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a1fe5c20ab008c0b5e3c6fc79ee599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harebay"/><text:bookmark-start text:name="__RefHeading___sharebay_1"/><text:bookmark-start text:name="sharebay"/>Sharebay<text:bookmark-end text:name="__RefHeading___sharebay_1"/><text:bookmark-end text:name="sharebay"/></text:h>
      <text:p text:style-name="Text_20_body"><draw:frame draw:style-name="medialeft" draw:name="0" text:anchor-type="paragraph" draw:z-index="0" svg:width="5.2916666666667cm" svg:height="5.2916666666667cm"><draw:image xlink:href="Pictures/9a1fe5c20ab008c0b5e3c6fc79ee5996.jpg" xlink:type="simple" xlink:show="embed" xlink:actuate="onLoad"/></draw:frame>Sharebay is a gift network founded by Colin R. Turner and supported by a small team of volunteers. </text:p>
      <text:p text:style-name="Text_20_body">It was founded in 2017 under the Freeworlder brand before evolving into the Sharebay network in 2020, and continues to receive improvements. </text:p>
      <text:p text:style-name="Text_20_body">Its purpose is to provide a listing service to enable members to share free goods and services with each other, with a familiar, easy to use interface and unique features that inspire trust between individuals and communities.</text:p>
      <text:p text:style-name="Text_20_body">As of Sharebay version 3, detailed information about the site and newly added features will also be shared her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harebay</dc:title>
  </office:meta>
</office:document-meta>
</file>