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phaned_pages"/><text:bookmark-start text:name="__RefHeading___orphaned_pages_1"/><text:bookmark-start text:name="orphaned_pages"/>Orphaned pages<text:bookmark-end text:name="__RefHeading___orphaned_pages_1"/><text:bookmark-end text:name="orphaned_pages"/></text:h>
      <text:p text:style-name="Text_20_body">Below is a list of pages on this site which are not linked from anywhere. This list should be empty. Please check to see if your page is on this list, and if it is, create a link to it from another page so people can find it.</text:p>
      <text:h text:style-name="Heading_20_1" text:outline-level="1"><text:bookmark-start text:name="__RefHeading___nonexistent_pages_2"/><text:bookmark-start text:name="nonexistent_pages"/>Nonexistent pages<text:bookmark-end text:name="__RefHeading___nonexistent_pages_2"/><text:bookmark-end text:name="nonexistent_pages"/></text:h>
      <text:p text:style-name="Text_20_body">Below is a list of links pointing to pages that don't exist. This list should be empty. If you see a page linked, please either create the corresponding page, or correct the link from the referring page.</text:p>
      <text:p text:style-name="Horizontal_20_Line"/>
      <text:p text:style-name="Text_20_body"><text:a xlink:type="simple" xlink:href="https://ezWeb.ie" text:style-name="Internet_20_link" text:visited-style-name="Visited_20_Internet_20_Link">Powered by ezWeb.i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orphaned_pages</dc:title>
  </office:meta>
</office:document-meta>
</file>