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18f79375b720448362924609ef29645a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infinity_token"/><text:bookmark-start text:name="__RefHeading___one_small_town_infinity_tokens_1"/><text:bookmark-start text:name="one_small_town_infinity_tokens"/>One Small Town INFINITY Tokens<text:bookmark-end text:name="__RefHeading___one_small_town_infinity_tokens_1"/><text:bookmark-end text:name="one_small_town_infinity_tokens"/></text:h>
      <text:p text:style-name="Text_20_body"><draw:frame draw:style-name="medialeft" draw:name="0" text:anchor-type="paragraph" draw:z-index="0" svg:width="5.0270833333333cm" svg:height="5.0270833333333cm"><draw:image xlink:href="Pictures/18f79375b720448362924609ef29645a.png" xlink:type="simple" xlink:show="embed" xlink:actuate="onLoad"/></draw:frame>
<text:a xlink:type="simple" xlink:href="https://www.onesmalltown.org/infinitytoken-whitepaper" text:style-name="Internet_20_link" text:visited-style-name="Visited_20_Internet_20_Link">INFINITY Tokens</text:a>, a part of the <text:a xlink:type="simple" xlink:href="https://www.onesmalltown.org" text:style-name="Internet_20_link" text:visited-style-name="Visited_20_Internet_20_Link">One Small Town</text:a> proposal, are used for trading goods and services by One Small Town members and customers.</text:p>
      <text:p text:style-name="Text_20_body">The tokens are used as proof of time contributed by members with one token for every 3-hour shift. The tokens can be exchanged for a food &amp; goods basket every month. Members can earn additional income by contributing more time and can send tokens to any other member in the system with a digital wallet.</text:p>
      <text:h text:style-name="Heading_20_2" text:outline-level="2"><text:bookmark-start text:name="__RefHeading___foundations_and_video_explanation_2"/><text:bookmark-start text:name="foundations_and_video_explanation"/>Foundations and video explanation<text:bookmark-end text:name="__RefHeading___foundations_and_video_explanation_2"/><text:bookmark-end text:name="foundations_and_video_explanation"/></text:h>
      <text:p text:style-name="Text_20_body">The proposal was founded by <text:a xlink:type="simple" xlink:href="https://en.wikipedia.org/wiki/Michael_Tellinger" text:style-name="Internet_20_link" text:visited-style-name="Visited_20_Internet_20_Link">Michael Tellinger</text:a>, founder of the <text:a xlink:type="simple" xlink:href="https://en.wikipedia.org/wiki/Ubuntu_Party" text:style-name="Internet_20_link" text:visited-style-name="Visited_20_Internet_20_Link">Ubuntu Party</text:a> and the <text:a xlink:type="simple" xlink:href="http://www.ubuntuparty.org.za/" text:style-name="Internet_20_link" text:visited-style-name="Visited_20_Internet_20_Link">Ubuntu Liberation Movement</text:a>.</text:p>
      <text:p text:style-name="Text_20_body">To learn more about the proposal, a video explainer has been provided by Michael <text:a xlink:type="simple" xlink:href="https://www.youtube.com/watch?v=fBPld-QPPUw" text:style-name="Internet_20_link" text:visited-style-name="Visited_20_Internet_20_Link">here</text:a>.</text:p>
      <text:h text:style-name="Heading_20_2" text:outline-level="2"><text:bookmark-start text:name="__RefHeading___links_3"/><text:bookmark-start text:name="links"/>Links<text:bookmark-end text:name="__RefHeading___links_3"/><text:bookmark-end text:name="links"/></text:h>
      <text:p text:style-name="Text_20_body">Token website: <text:a xlink:type="simple" xlink:href="https://www.onesmalltown.org/tokens" text:style-name="Internet_20_link" text:visited-style-name="Visited_20_Internet_20_Link">https://www.onesmalltown.org/tokens</text:a></text:p>
      <text:p text:style-name="Text_20_body">OST member login: <text:a xlink:type="simple" xlink:href="https://ost-platform.com" text:style-name="Internet_20_link" text:visited-style-name="Visited_20_Internet_20_Link">https://ost-platform.com</text:a></text:p>
      <text:p text:style-name="Text_20_body">Personal website: <text:a xlink:type="simple" xlink:href="https://michaeltellinger.com" text:style-name="Internet_20_link" text:visited-style-name="Visited_20_Internet_20_Link">https://michaeltellinger.com</text:a></text:p>
      <text:p text:style-name="Text_20_body">Facebook: <text:a xlink:type="simple" xlink:href="https://www.facebook.com/michaeltellinger" text:style-name="Internet_20_link" text:visited-style-name="Visited_20_Internet_20_Link">https://www.facebook.com/michaeltellinger</text:a></text:p>
      <text:p text:style-name="Text_20_body">Twitter: <text:a xlink:type="simple" xlink:href="https://twitter.com/MichaelTelling2" text:style-name="Internet_20_link" text:visited-style-name="Visited_20_Internet_20_Link">https://twitter.com/MichaelTelling2</text:a></text:p>
      <text:p text:style-name="Text_20_body">YouTube: <text:a xlink:type="simple" xlink:href="https://www.youtube.com/c/Michaeltellinger" text:style-name="Internet_20_link" text:visited-style-name="Visited_20_Internet_20_Link">https://www.youtube.com/c/Michaeltellinger</text:a></text:p>
      <text:p text:style-name="Horizontal_20_Line"/>
      <text:p text:style-name="Text_20_body"><text:a xlink:type="simple" xlink:href="https://ezWeb.ie" text:style-name="Internet_20_link" text:visited-style-name="Visited_20_Internet_20_Link">Powered by ezWeb.i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infinity_token</dc:title>
  </office:meta>
</office:document-meta>
</file>