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ee_collaboration_networks"/><text:bookmark-start text:name="__RefHeading___free_collaboration_networks_1"/><text:bookmark-start text:name="free_collaboration_networks"/>Free collaboration networks<text:bookmark-end text:name="__RefHeading___free_collaboration_networks_1"/><text:bookmark-end text:name="free_collaboration_networks"/></text:h>
      <text:p text:style-name="Text_20_body">A Free Collaboration Network (FCN) is a network of people or organisations who provide free goods and services through volunteering and contributions. FCNs are considered to be vital stepping stones towards an open access economy as they help re-shape behaviour towards unconditional and <text:a xlink:type="simple" xlink:href="https://mail.openaccesseconomy.org/doku.php?id=explicit_vs_implicit_trade" text:style-name="Internet_20_link" text:visited-style-name="Visited_20_Internet_20_Link">implicit trading</text:a> systems.</text:p>
      <text:p text:style-name="Text_20_body">FCNs are growing in number all around the world. This directory therefore only represents a small fraction of those that exist. If you know of any not listed here, we invite you to edit the page and add it. Also, if you can't find one that you can engage with, you can consider <text:a xlink:type="simple" xlink:href="https://mail.openaccesseconomy.org/doku.php?id=create_free_collaboration_network" text:style-name="Internet_20_link" text:visited-style-name="Visited_20_Internet_20_Link">creating your own</text:a>.</text:p>
      <text:p text:style-name="Text_20_body">There are many types, categorized here by services they provide:</text:p>
      <text:p text:style-name="Text_20_body"><text:span text:style-name="Strong_20_Emphasis"><text:a xlink:type="simple" xlink:href="https://mail.openaccesseconomy.org/doku.php?id=resource_banks" text:style-name="Internet_20_link" text:visited-style-name="Visited_20_Internet_20_Link">Resource banks</text:a></text:span> <text:line-break/>
If you need an object for a sporadic use of a few days or a weekend you can borrow it here.</text:p>
      <text:p text:style-name="Text_20_body"><text:span text:style-name="Strong_20_Emphasis"><text:a xlink:type="simple" xlink:href="https://mail.openaccesseconomy.org/doku.php?id=digital_repositories" text:style-name="Internet_20_link" text:visited-style-name="Visited_20_Internet_20_Link">Free digital repositories</text:a></text:span> <text:line-break/>
Sharing of digital content.</text:p>
      <text:p text:style-name="Text_20_body"><text:span text:style-name="Strong_20_Emphasis"><text:a xlink:type="simple" xlink:href="https://mail.openaccesseconomy.org/doku.php?id=community_workshops" text:style-name="Internet_20_link" text:visited-style-name="Visited_20_Internet_20_Link">Community workshops</text:a></text:span> <text:line-break/>
Workshops that citizens can access in which there are tools and machines that they can use to make or repair things.</text:p>
      <text:p text:style-name="Text_20_body"><text:span text:style-name="Strong_20_Emphasis"><text:a xlink:type="simple" xlink:href="https://mail.openaccesseconomy.org/doku.php?id=gift_networks" text:style-name="Internet_20_link" text:visited-style-name="Visited_20_Internet_20_Link">Gift networks</text:a></text:span> <text:line-break/>
Spaces, groups or pages where people give or ask for free things.</text:p>
      <text:p text:style-name="Text_20_body">Sutera Kuru Kuru Shop - drop your “unnecessary but still usable items”, take what you need — books, accesssories, clothes, etc — for free!<text:line-break/>
<text:a xlink:type="simple" xlink:href="https://www.facebook.com/GoodEarthProject/" text:style-name="Internet_20_link" text:visited-style-name="Visited_20_Internet_20_Link">https://www.facebook.com/GoodEarthProject/</text:a></text:p>
      <text:p text:style-name="Text_20_body">2024 update - The shop has moved near to the property management office</text:p>
      <text:p text:style-name="Text_20_body">Location : Sutera Mall, Skudai, Johor, Malaysia<text:line-break/>
GPS 1.5173186440420694, 103.67304638725587</text:p>
      <text:p text:style-name="Text_20_body">Buy Nothing Group (English translated)<text:line-break/>
*Uses Bahasa Malaysia language and mixed of English<text:line-break/>
Location : Johor Bahru, Malaysia<text:line-break/>
<text:a xlink:type="simple" xlink:href="https://www.facebook.com/groups/2988856288028333" text:style-name="Internet_20_link" text:visited-style-name="Visited_20_Internet_20_Link">https://www.facebook.com/groups/2988856288028333</text:a></text:p>
      <text:p text:style-name="Text_20_body"><text:span text:style-name="Strong_20_Emphasis"><text:a xlink:type="simple" xlink:href="https://mail.openaccesseconomy.org/doku.php?id=free_food_networks" text:style-name="Internet_20_link" text:visited-style-name="Visited_20_Internet_20_Link">Free food networks</text:a></text:span> <text:line-break/>
Free food distribution or food sharing networks.</text:p>
      <text:p text:style-name="Text_20_body"><text:span text:style-name="Strong_20_Emphasis"><text:a xlink:type="simple" xlink:href="https://mail.openaccesseconomy.org/doku.php?id=community_gardens" text:style-name="Internet_20_link" text:visited-style-name="Visited_20_Internet_20_Link">Community gardens</text:a></text:span> <text:line-break/>
Free food production.</text:p>
      <text:p text:style-name="Text_20_body">EcoVillage StL Community Herb Garden<text:line-break/>
Free Accommodation/Volunteering/Food available</text:p>
      <text:p text:style-name="Text_20_body">Address : 5106, Kensington Ave<text:line-break/>
City : St Louis<text:line-break/>
State : Missouri (MO)<text:line-break/>
Postcode : 63108-1011<text:line-break/>
Country : USA</text:p>
      <text:p text:style-name="Text_20_body"><text:a xlink:type="simple" xlink:href="https://goo.gl/maps/y3TGU5WKLx6LqBAa9" text:style-name="Internet_20_link" text:visited-style-name="Visited_20_Internet_20_Link">https://goo.gl/maps/y3TGU5WKLx6LqBAa9</text:a></text:p>
      <text:p text:style-name="Text_20_body">Primary contact - Facebook : <text:a xlink:type="simple" xlink:href="https://www.facebook.com/EcoVillageStl/" text:style-name="Internet_20_link" text:visited-style-name="Visited_20_Internet_20_Link">https://www.facebook.com/EcoVillageStl/</text:a></text:p>
      <text:p text:style-name="Text_20_body"><text:span text:style-name="Strong_20_Emphasis"><text:a xlink:type="simple" xlink:href="https://mail.openaccesseconomy.org/doku.php?id=land_banks" text:style-name="Internet_20_link" text:visited-style-name="Visited_20_Internet_20_Link">Land Banks</text:a></text:span> <text:line-break/>
People looking for land for some activity find people who have unused land.</text:p>
      <text:p text:style-name="Text_20_body">Free Land available - Murray Bridge, Adelaide, Australia<text:line-break/>
GPS -35.101474, 139.371465 (approx)</text:p>
      <text:p text:style-name="Text_20_body">Description : 1 hour drive from Adelaide<text:line-break/>
Person in Charge (Tony) : +61 414361606 (Whatsapp only- Do Not Accept calls) Country code is 61<text:line-break/>
Alternate contact : <text:a xlink:type="simple" xlink:href="https://www.facebook.com/123222405a" text:style-name="Internet_20_link" text:visited-style-name="Visited_20_Internet_20_Link">https://www.facebook.com/123222405a</text:a></text:p>
      <text:p text:style-name="Text_20_body">United World Monument (Free Land available - Thailand)<text:line-break/>
122 Moo 6, Kaeng Liaw village<text:line-break/>
Nong Yai sub-district<text:line-break/>
Mueang Chan district<text:line-break/>
Si Sa Ket province<text:line-break/>
Post code: 33120<text:line-break/>
Thailand<text:line-break/>
Tel. 66 (Thailand code) 084-704-3345</text:p>
      <text:p text:style-name="Text_20_body"><text:a xlink:type="simple" xlink:href="https://goo.gl/maps/M4RQ9SrnHoyotRND8" text:style-name="Internet_20_link" text:visited-style-name="Visited_20_Internet_20_Link">https://goo.gl/maps/M4RQ9SrnHoyotRND8</text:a><text:line-break/>
<text:a xlink:type="simple" xlink:href="https://united-world-monument.business.site/" text:style-name="Internet_20_link" text:visited-style-name="Visited_20_Internet_20_Link">https://united-world-monument.business.site/</text:a></text:p>
      <text:p text:style-name="Text_20_body">Primary Contact (Facebook Messenger) : <text:a xlink:type="simple" xlink:href="https://www.facebook.com/GoodJai" text:style-name="Internet_20_link" text:visited-style-name="Visited_20_Internet_20_Link">https://www.facebook.com/GoodJai</text:a></text:p>
      <text:p text:style-name="Text_20_body">Free Land available - Phoenix, Vacoas-Phoenix, Mauritius</text:p>
      <text:p text:style-name="Text_20_body">2.5 acre of FREE LAND available for RBE/Moneyless/TZM/TVP related project<text:line-break/>
Project name : Humania<text:line-break/>
GPS Coordinate : -20.28642978572916, 57.513530261572996</text:p>
      <text:p text:style-name="Text_20_body">*the owner are also able to arrange temporary RENT FREE accomodation for any activist who want to work on the free land project. also open to any shared business idea, owner has an usable commercial premise.</text:p>
      <text:p text:style-name="Text_20_body">Person in charge : Ziad<text:line-break/>
Primary contact (Facebook messenger) : <text:a xlink:type="simple" xlink:href="https://www.facebook.com/ziad.jeeroburkhan" text:style-name="Internet_20_link" text:visited-style-name="Visited_20_Internet_20_Link">https://www.facebook.com/ziad.jeeroburkhan</text:a><text:line-break/>
Alternate contact : +23054505800<text:line-break/>
Telegram : @ziadjkhan</text:p>
      <text:p text:style-name="Text_20_body">Future project concept<text:line-break/>
<text:a xlink:type="simple" xlink:href="https://sketchfab.com/3d-models/humania-a-concept-town-for-equitable-ecoliving-27238e00cf73474d9b01fbb5f0f640cc" text:style-name="Internet_20_link" text:visited-style-name="Visited_20_Internet_20_Link">https://sketchfab.com/3d-models/humania-a-concept-town-for-equitable-ecoliving-27238e00cf73474d9b01fbb5f0f640cc</text:a><text:line-break/>
<text:a xlink:type="simple" xlink:href="https://tinyurl.com/end-scarcity" text:style-name="Internet_20_link" text:visited-style-name="Visited_20_Internet_20_Link">https://tinyurl.com/end-scarcity</text:a></text:p>
      <text:p text:style-name="Text_20_body">Indiana, USA (Type : Urban residential Zone)<text:line-break/>
can be use for residential homes or urban gardens, project workshop, etc</text:p>
      <text:p text:style-name="Text_20_body">Location : 528 Euclid Ave, South Bend, IN 46628, USA<text:line-break/>
GPS coordinate : 41.68228474653789, -86.26900157874488<text:line-break/>
Size : around 4416 square feet</text:p>
      <text:p text:style-name="Text_20_body">(Facebook messenger - msg the owner directly) : <text:a xlink:type="simple" xlink:href="https://www.facebook.com/chippy.woodson" text:style-name="Internet_20_link" text:visited-style-name="Visited_20_Internet_20_Link">https://www.facebook.com/chippy.woodson</text:a><text:line-break/>
Alternate contact : info@lynnhamiltonllc.com</text:p>
      <text:p text:style-name="Text_20_body">FREE LAND available for TZM/TVP/RBE/Moneyless/Similar project (Town : Apatin) Country : Republic of Serbia (country in Southeastern and Central Europe)</text:p>
      <text:p text:style-name="Text_20_body">- ARK Liberland Village (14.82 acre) - electricity and water connected<text:line-break/>
GPS Coordinate : 45.688787, 18.943134</text:p>
      <text:p text:style-name="Text_20_body">- Napredak (7.41 acre) - no electricity/water yet<text:line-break/>
GPS Coordinate : 45.67319102472703, 18.970429501929605</text:p>
      <text:p text:style-name="Text_20_body">for picture/videos of the land condition, please refer this youtube <text:a xlink:type="simple" xlink:href="https://www.youtube.com/watch?v=WviMj9mY9r0" text:style-name="Internet_20_link" text:visited-style-name="Visited_20_Internet_20_Link">https://www.youtube.com/watch?v=WviMj9mY9r0</text:a></text:p>
      <text:p text:style-name="Text_20_body">Person in Charge : Mirek Kašpar<text:line-break/>
primary contact (messenger) : <text:a xlink:type="simple" xlink:href="https://www.facebook.com/kyberian" text:style-name="Internet_20_link" text:visited-style-name="Visited_20_Internet_20_Link">https://www.facebook.com/kyberian</text:a><text:line-break/>
or Discord: Kaspi#0809</text:p>
      <text:p text:style-name="Text_20_body">alternate contact (email) : k@e0.cz<text:line-break/>
humans@nextkind.org</text:p>
      <text:p text:style-name="Text_20_body"><text:span text:style-name="Strong_20_Emphasis"><text:a xlink:type="simple" xlink:href="https://mail.openaccesseconomy.org/doku.php?id=lodging_networks" text:style-name="Internet_20_link" text:visited-style-name="Visited_20_Internet_20_Link">Free Lodging Networks</text:a></text:span> <text:line-break/>
Find a place to stay to sleep anywhere on the planet.</text:p>
      <text:p text:style-name="Text_20_body">Project Name : Koto Auroora<text:line-break/>
Purpose : Multipurpose Hall/Meeting/Accommodation/Agricultural/etc<text:line-break/>
Location : Rääkkylä, North Karelia region, Finland</text:p>
      <text:p text:style-name="Text_20_body">Refer Telegram channel link inside<text:line-break/>
<text:a xlink:type="simple" xlink:href="https://kotocoop.org/#contact" text:style-name="Internet_20_link" text:visited-style-name="Visited_20_Internet_20_Link">https://kotocoop.org/#contact</text:a></text:p>
      <text:p text:style-name="Text_20_body">Mirror link <text:a xlink:type="simple" xlink:href="https://www.facebook.com/groups/thezeitgeistmovementmalaysia/permalink/405703820992531/" text:style-name="Internet_20_link" text:visited-style-name="Visited_20_Internet_20_Link">https://www.facebook.com/groups/thezeitgeistmovementmalaysia/permalink/405703820992531/</text:a></text:p>
      <text:p text:style-name="Text_20_body">- RBE Living Experience Project (permanently free accommodation available) (Malaysia chapter) <text:a xlink:type="simple" xlink:href="https://www.facebook.com/groups/thezeitgeistmovementmalaysia/posts/425009332395313/" text:style-name="Internet_20_link" text:visited-style-name="Visited_20_Internet_20_Link">https://www.facebook.com/groups/thezeitgeistmovementmalaysia/posts/425009332395313/</text:a></text:p>
      <text:p text:style-name="Text_20_body">Primary contact (contact admin via Facebook messenger) in the facebook group</text:p>
      <text:p text:style-name="Text_20_body">Free Accommodation &amp; Free food sourcing (UK)</text:p>
      <text:p text:style-name="Text_20_body">Location : Caerau, Maesteg, CF34 0SR<text:line-break/>
Wales, United Kingdom</text:p>
      <text:p text:style-name="Text_20_body">Person in charge : Robert Howes<text:line-break/>
Primary contact (Facebook Messenger)<text:line-break/>
<text:a xlink:type="simple" xlink:href="https://www.facebook.com/share/8W35m2ZTN1ZPFi9e/" text:style-name="Internet_20_link" text:visited-style-name="Visited_20_Internet_20_Link">https://www.facebook.com/share/8W35m2ZTN1ZPFi9e/</text:a></text:p>
      <text:p text:style-name="Text_20_body"><text:span text:style-name="Strong_20_Emphasis"><text:a xlink:type="simple" xlink:href="https://mail.openaccesseconomy.org/doku.php?id=transport_network" text:style-name="Internet_20_link" text:visited-style-name="Visited_20_Internet_20_Link">Free Transport Networks</text:a></text:span> <text:line-break/>
On land, water or air, we help each other to get from one place to another.</text:p>
      <text:p text:style-name="Text_20_body"><text:span text:style-name="Strong_20_Emphasis"><text:a xlink:type="simple" xlink:href="https://mail.openaccesseconomy.org/doku.php?id=service_networks" text:style-name="Internet_20_link" text:visited-style-name="Visited_20_Internet_20_Link">Service networks</text:a></text:span> <text:line-break/>
Groups of people who offer free help, both consultation or manual labor.</text:p>
      <text:p text:style-name="Text_20_body"><text:span text:style-name="Strong_20_Emphasis">Mingas</text:span> <text:line-break/>
Groups of people who get together one day to all go to help someone in the group.</text:p>
      <text:p text:style-name="Text_20_body"><text:span text:style-name="Strong_20_Emphasis"><text:a xlink:type="simple" xlink:href="https://mail.openaccesseconomy.org/doku.php?id=repair_cafees" text:style-name="Internet_20_link" text:visited-style-name="Visited_20_Internet_20_Link">Repair cafés</text:a></text:span> <text:line-break/>
Meetings to help repair things.</text:p>
      <text:p text:style-name="Text_20_body"><text:span text:style-name="Strong_20_Emphasis"><text:a xlink:type="simple" xlink:href="https://mail.openaccesseconomy.org/doku.php?id=free_education_platforms" text:style-name="Internet_20_link" text:visited-style-name="Visited_20_Internet_20_Link">Free education platforms</text:a></text:span> <text:line-break/>
Find free courses to learn any skill or profession.</text:p>
      <text:p text:style-name="Text_20_body">Free consultation and education for activist. Create high-quality talent at every level—from recruiting and creating trained activists who become skilled organizers, to developing the skills of our Transition Inter-Community Network.<text:line-break/>
<text:a xlink:type="simple" xlink:href="https://www.thetransition.org/about" text:style-name="Internet_20_link" text:visited-style-name="Visited_20_Internet_20_Link">https://www.thetransition.org/about</text:a></text:p>
      <text:p text:style-name="Text_20_body">Donation support : <text:a xlink:type="simple" xlink:href="https://www.patreon.com/strengthincommunity" text:style-name="Internet_20_link" text:visited-style-name="Visited_20_Internet_20_Link">https://www.patreon.com/strengthincommunity</text:a><text:line-break/>
Person in Charge : <text:a xlink:type="simple" xlink:href="https://www.facebook.com/nicole.bienfang/" text:style-name="Internet_20_link" text:visited-style-name="Visited_20_Internet_20_Link">https://www.facebook.com/nicole.bienfang/</text:a><text:line-break/>
Contact : nicolebienfang@gmail.com</text:p>
      <text:p text:style-name="Text_20_body"><text:span text:style-name="Strong_20_Emphasis"><text:a xlink:type="simple" xlink:href="https://mail.openaccesseconomy.org/doku.php?id=mutual_aid_networks" text:style-name="Internet_20_link" text:visited-style-name="Visited_20_Internet_20_Link">Mutual aid networks</text:a></text:span> <text:line-break/>
Groups and people who create FCNs.</text:p>
      <text:p text:style-name="Text_20_body"><text:span text:style-name="Strong_20_Emphasis"><text:a xlink:type="simple" xlink:href="https://mail.openaccesseconomy.org/doku.php?id=unversal_basic_access" text:style-name="Internet_20_link" text:visited-style-name="Visited_20_Internet_20_Link">Universal Basic Access</text:a></text:span> <text:line-break/>
Political proposal for a city council or a government to stop being corrupt looking for ways to extract value and instead generate value by making investments at the municipal or territorial level to, very economically provide accommodation, food, healthcare, education and energy , Internet, clothing, transportation to all people for free, without paperwork.</text:p>
      <text:p text:style-name="Text_20_body"><text:span text:style-name="Strong_20_Emphasis">Other collections of FCNs</text:span> <text:line-break/>
<text:a xlink:type="simple" xlink:href="https://www.trade-free.org/directory/" text:style-name="Internet_20_link" text:visited-style-name="Visited_20_Internet_20_Link">https://www.trade-free.org/directory/</text:a> <text:a xlink:type="simple" xlink:href="http://wiki.gifteconomy.org/Main_Page" text:style-name="Internet_20_link" text:visited-style-name="Visited_20_Internet_20_Link">http://wiki.gifteconomy.org/Main_Page</text:a><text:line-break/>
<text:a xlink:type="simple" xlink:href="http://www.nonmarchand.org/" text:style-name="Internet_20_link" text:visited-style-name="Visited_20_Internet_20_Link">http://www.nonmarchand.org/</text:a></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free_collaboration_networks</dc:title>
  </office:meta>
</office:document-meta>
</file>