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2aedb76ef45c110904214a21fa48ca5.jpg"/>
  <manifest:file-entry manifest:media-type="image/png" manifest:full-path="Pictures/54c3a531cf0a952d6a00a30cbb576d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licit_vs_implicit_trade"/><text:bookmark-start text:name="__RefHeading___explicit_vs._implicit_trade_1"/><text:bookmark-start text:name="explicit_vs._implicit_trade"/>Explicit vs. implicit trade<text:bookmark-end text:name="__RefHeading___explicit_vs._implicit_trade_1"/><text:bookmark-end text:name="explicit_vs._implicit_trade"/></text:h>
      <text:p text:style-name="Text_20_body">Throughout this site, we will often refer to trade as either <text:span text:style-name="Emphasis">explicit</text:span> or <text:span text:style-name="Emphasis">implicit</text:span>. Here's what we mean:</text:p>
      <text:h text:style-name="Heading_20_2" text:outline-level="2"><text:bookmark-start text:name="__RefHeading___explicit_trade_2"/><text:bookmark-start text:name="explicit_trade"/>Explicit trade<text:bookmark-end text:name="__RefHeading___explicit_trade_2"/><text:bookmark-end text:name="explicit_trade"/></text:h>
      <text:p text:style-name="Text_20_body"><draw:frame draw:style-name="mediaright" draw:name="0" text:anchor-type="paragraph" draw:z-index="0" svg:width="10.583333333333cm" svg:height="9.0039743589744cm"><draw:image xlink:href="Pictures/02aedb76ef45c110904214a21fa48ca5.jpg" xlink:type="simple" xlink:show="embed" xlink:actuate="onLoad"/></draw:frame>Explicit trade can be defined as our most common form of trading, that is: <text:span text:style-name="Strong_20_Emphasis"><text:span text:style-name="Emphasis">like-for-like value exchange in an exclusive one-to-one arrangement</text:span></text:span>. For example, Peter swaps a bag of tomatoes for a violin lesson from Jeremy. In other words, they agree an equivalent value exchange and no-one else is involved.</text:p>
      <text:p text:style-name="Text_20_body">While there's nothing wrong with this in theory, in practice it is not always easy for both parties to have something of commensurate value to complete a transaction – whether goods, services or money.</text:p>
      <text:p text:style-name="Text_20_body">Therefore explicit trade most often results in:</text:p>
      <text:list text:style-name="List_20_1" text:continue-numbering="false">
        <text:list-item>
          <text:p text:style-name="List_20_1_Content_First"> an exchange not taking place, or</text:p>
        </text:list-item>
        <text:list-item>
          <text:p text:style-name="List_20_1_Content_Last"> one party to the transaction having to engage in some activity to meet the value requirement that they might otherwise not engage in. (eg. working long hours in an unfulfilling job to pay off a debt)</text:p>
        </text:list-item>
      </text:list>
      <text:p text:style-name="Text_20_body">An open access economy does not preclude the notion of explicit trade taking place. In fact, it is a  perfectly satisfactory way for two people to obtain things that they need. However, when it comes to basic living necessities like food, water, a home, clothing etc, no-one should be denied access due to inability to meet some value requirement.</text:p>
      <text:h text:style-name="Heading_20_2" text:outline-level="2"><text:bookmark-start text:name="__RefHeading___implicit_trade_3"/><text:bookmark-start text:name="implicit_trade"/>Implicit trade<text:bookmark-end text:name="__RefHeading___implicit_trade_3"/><text:bookmark-end text:name="implicit_trade"/></text:h>
      <text:p text:style-name="Text_20_body"><draw:frame draw:style-name="mediaright" draw:name="1" text:anchor-type="paragraph" draw:z-index="1" svg:width="10.583333333333cm" svg:height="10.583333333333cm"><draw:image xlink:href="Pictures/54c3a531cf0a952d6a00a30cbb576d78.png" xlink:type="simple" xlink:show="embed" xlink:actuate="onLoad"/></draw:frame>Implicit trade can be defined as  <text:span text:style-name="Strong_20_Emphasis"><text:span text:style-name="Emphasis">a debt implied through an act of generosity of no agreed value or terms</text:span></text:span>. For example, if someone comes to help you fix your car in the middle of a rainy night, you might feel an implied indebtedness towards that person, their family or community, but of no agreed value. It's perhaps best informally described as the feeling of '<text:span text:style-name="Emphasis">I owe you one</text:span>'.</text:p>
      <text:p text:style-name="Text_20_body">All things being equal, most people will try and settle an implied debt despite the fact that there is no obligation to do so. The OAE theory holds that communities can successfully operate through a circular, implicit debt program, which means that the implicit urge to pay back in to the community at least equals favours receiv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xplicit_vs_implicit_trade</dc:title>
  </office:meta>
</office:document-meta>
</file>