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isting_community_structures"/><text:bookmark-start text:name="__RefHeading___leveraging_existing_community_structures_1"/><text:bookmark-start text:name="leveraging_existing_community_structures"/>Leveraging existing community structures<text:bookmark-end text:name="__RefHeading___leveraging_existing_community_structures_1"/><text:bookmark-end text:name="leveraging_existing_community_structures"/></text:h>
      <text:p text:style-name="Text_20_body">Although most of society's admin infrastructure is centred around the system of trade, many of these systems that can be easily re-purposed to facilitate an <text:a xlink:type="simple" xlink:href="https://mail.openaccesseconomy.org/doku.php?id=open_access_economy" text:style-name="Internet_20_link" text:visited-style-name="Visited_20_Internet_20_Link">open access economy</text:a>.</text:p>
      <text:h text:style-name="Heading_20_2" text:outline-level="2"><text:bookmark-start text:name="__RefHeading___resource_tracking_inventory_2"/><text:bookmark-start text:name="resource_tracking_inventory"/>Resource tracking &amp; inventory<text:bookmark-end text:name="__RefHeading___resource_tracking_inventory_2"/><text:bookmark-end text:name="resource_tracking_inventory"/></text:h>
      <text:p text:style-name="Text_20_body">The widespread use of barcoding to facilitate the movement of goods can almost immediately be re-purposed to track resources and gauge supply and demand of commodities without being attached to a trade system. For example, a store that provides goods to an area can use barcode technology to track items in and out of the store and provide essential stock and supply information.</text:p>
      <text:h text:style-name="Heading_20_2" text:outline-level="2"><text:bookmark-start text:name="__RefHeading___digital_networks_and_vendors_3"/><text:bookmark-start text:name="digital_networks_and_vendors"/>Digital networks and vendors<text:bookmark-end text:name="__RefHeading___digital_networks_and_vendors_3"/><text:bookmark-end text:name="digital_networks_and_vendors"/></text:h>
      <text:p text:style-name="Text_20_body">The internet provides an essential means of instant communication and flow of vital data. Social media sites could continue to provide valuable user interactions, and, under an open access model, would be less proprietary by necessity and could offer valuable social insights freely to all.</text:p>
      <text:p text:style-name="Text_20_body">Many well established online retailers could easily be re-purposed to the open access model, as they are already populated with user data and have sophisticated warehousing and logistics systems already in place.</text:p>
      <text:h text:style-name="Heading_20_2" text:outline-level="2"><text:bookmark-start text:name="__RefHeading___logistics_infrastructure_4"/><text:bookmark-start text:name="logistics_infrastructure"/>Logistics infrastructure<text:bookmark-end text:name="__RefHeading___logistics_infrastructure_4"/><text:bookmark-end text:name="logistics_infrastructure"/></text:h>
      <text:p text:style-name="Text_20_body">Systems for optimum transport efficiency are already in place and can operate immediately in the open access model.</text:p>
      <text:h text:style-name="Heading_20_2" text:outline-level="2"><text:bookmark-start text:name="__RefHeading___civil_service_and_social_programs_5"/><text:bookmark-start text:name="civil_service_and_social_programs"/>Civil service and social programs<text:bookmark-end text:name="__RefHeading___civil_service_and_social_programs_5"/><text:bookmark-end text:name="civil_service_and_social_programs"/></text:h>
      <text:p text:style-name="Text_20_body">Staffing in government admin and service departments could and should continue to operate, as they are the best people to continue operating those services. Assuming adoption of the open access methodology, there's no reason why these services would even be interrup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xisting_community_structures</dc:title>
  </office:meta>
</office:document-meta>
</file>