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a119da96837878eb528b7336365f1eb.svg"/>
  <manifest:file-entry manifest:media-type="image/png" manifest:full-path="Pictures/bb942d4013dafa28989c9cc906f18a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5a119da96837878eb528b7336365f1eb.svg" xlink:type="simple" xlink:show="embed" xlink:actuate="onLoad"/></draw:frame> <text:span text:style-name="Strong_20_Emphasis"><text:bookmark text:name="es:start"/>This page is not fully translated, yet.</text:span></text:p>
      <text:h text:style-name="Heading_20_1" text:outline-level="1"><text:bookmark-start text:name="__RefHeading___bienvenido_al_wiki_de_la_economia_de_acceso_abierto_1"/><text:bookmark-start text:name="bienvenido_al_wiki_de_la_economia_de_acceso_abierto"/>Bienvenido al wiki de la Economía de Acceso Abierto<text:bookmark-end text:name="__RefHeading___bienvenido_al_wiki_de_la_economia_de_acceso_abierto_1"/><text:bookmark-end text:name="bienvenido_al_wiki_de_la_economia_de_acceso_abierto"/></text:h>
      <text:p text:style-name="Text_20_body">Se trata de una documentación de base comunitaria sobre la teoría de una economía de libre acceso. Aquí encontrará muchos artículos que detallan todos los aspectos de la misma.</text:p>
      <text:p text:style-name="Text_20_body"><draw:frame draw:style-name="mediacenter" draw:name="1" text:anchor-type="paragraph" draw:z-index="1" svg:width="31.75cm" style:rel-width="100%" svg:height="16.66875cm" style:rel-height="scale"><draw:image xlink:href="Pictures/bb942d4013dafa28989c9cc906f18ad9.png" xlink:type="simple" xlink:show="embed" xlink:actuate="onLoad"/></draw:frame></text:p>
      <text:p text:style-name="Text_20_body">Bienvenido al wiki de la Economía de Acceso Abierto</text:p>
      <text:p text:style-name="Text_20_body">Se trata de una documentación de base comunitaria sobre la teoría de una economía de libre acceso. Aquí encontrará muchos artículos que detallan todos los aspectos de la misma.</text:p>
      <text:p text:style-name="Text_20_body"><text:line-break/>
¿Qué es una economía de acceso abierto?</text:p>
      <text:p text:style-name="Text_20_body">Una economía de acceso abierto es un método alternativo propuesto para organizar la sociedad humana sin las limitaciones del comercio y los mercados, y aprovechar en cambio las estructuras comunitarias y la tecnología existentes para garantizar (como mínimo) que las necesidades de cada persona sean satisfechas sin condiciones, al tiempo que se maximiza la protección de los sistemas vivos.</text:p>
      <text:p text:style-name="Text_20_body">Los partidarios de una economía de acceso abierto creen que la gran mayoría de los problemas sociales y medioambientales de la actualidad, como la pobreza, la mala salud y la nutrición, muchas formas de delincuencia y enfermedades mentales, la contaminación ambiental y los desechos, están intrínsecamente vinculados a nuestro sistema de comercio de mercado, que -desde el punto de vista tecnológico- puede ser ya obsoleto.<text:line-break/>
Este sitio web</text:p>
      <text:p text:style-name="Text_20_body">Esta página web es una guía no técnica y accesible para comprender cómo podría funcionar una economía de libre acceso posterior al mercado.</text:p>
      <text:p text:style-name="Text_20_body">También es un wiki - lo que significa que puede ser añadido, mejorado y editado por cualquiera. Nuestra misión es crear una documentación completa que detalle el concepto, por qué es necesario, por qué es mejor, cómo funciona y cómo lo implementamos.</text:p>
      <text:p text:style-name="Text_20_body">Si usted es partidario de una economía de acceso abierto o basada en recursos, le invitamos a crear una cuenta y a colaborar con nosotros en la construcción de una base de conocimientos creíble para una idea que, creemos, tiene la capacidad de mejorar la vida de todas las personas del planeta.</text:p>
      <text:p text:style-name="Text_20_body">NB. Por favor, respeta las normas de nuestra comunidad a la hora de contribuir a esta página we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start</dc:title>
  </office:meta>
</office:document-meta>
</file>