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119da96837878eb528b7336365f1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5a119da96837878eb528b7336365f1eb.svg" xlink:type="simple" xlink:show="embed" xlink:actuate="onLoad"/></draw:frame><text:bookmark text:name="es:open_access_economy"/> Esta página necesita proofreading!<text:line-break/>
(retire este párrafo una vez que la traducción esté terminada)</text:p>
      <text:h text:style-name="Heading_20_1" text:outline-level="1"><text:bookmark-start text:name="__RefHeading___economia_de_libre_acceso_1"/><text:bookmark-start text:name="economia_de_libre_acceso"/>Economía de libre acceso<text:bookmark-end text:name="__RefHeading___economia_de_libre_acceso_1"/><text:bookmark-end text:name="economia_de_libre_acceso"/></text:h>
      <text:p text:style-name="Text_20_body">Una economía de acceso abierto es un método alternativo que propone organizar los recursos y servicios de la sociedad humana.</text:p>
      <text:p text:style-name="Text_20_body">En lugar de que el acceso a los bienes que necesitamos se vea limitado por la capacidad de comercializar o abonar dinero, una sociedad de acceso abierto promueve la mutua comprensión de que todos en esa sociedad están totalmente respaldados con (al menos) sus necesidades vitales básicas de forma incondicional.</text:p>
      <text:h text:style-name="Heading_20_1" text:outline-level="1"><text:bookmark-start text:name="__RefHeading___terminologia_2"/><text:bookmark-start text:name="terminologia"/>Terminología<text:bookmark-end text:name="__RefHeading___terminologia_2"/><text:bookmark-end text:name="terminologia"/></text:h>
      <text:p text:style-name="Text_20_body">Abierto - Compartido, transparente, descentralizado<text:line-break/>
Acceso - Sin restricciones<text:line-break/>
Economía - Gestión de los recursos</text:p>
      <text:p text:style-name="Text_20_body">Nota: El término acceso abierto se utiliza a menudo para describir una iniciativa de publicación de investigaciones académicas bajo una licencia abierta (gratuita). Una “economía de acceso abierto” abre esta filosofía a una teoría socio-económica más amplia.</text:p>
      <text:h text:style-name="Heading_20_1" text:outline-level="1"><text:bookmark-start text:name="__RefHeading___apoyo_mutuo_3"/><text:bookmark-start text:name="apoyo_mutuo"/>Apoyo mutuo<text:bookmark-end text:name="__RefHeading___apoyo_mutuo_3"/><text:bookmark-end text:name="apoyo_mutuo"/></text:h>
      <text:p text:style-name="Text_20_body">En su forma más básica, todos los ciudadanos que participan en una economía de acceso abierto entienden los dos siguientes fundamentos:</text:p>
      <text:p text:style-name="Text_20_body">Que están totalmente soportados por su comunidad<text:line-break/>
Que participan en el soporte de su comunidad</text:p>
      <text:p text:style-name="Text_20_body">Claramente, una no puede ocurrir sin la otra, pero lo central de la filosofía es el movimiento que se aleja del comercio explícito hacia el comercio implícito, donde la reciprocidad (o el comercio) no se espera de manera uniforme, sino más bien dentro de un círculo mucho más amplio de apoyo mutuo.</text:p>
      <text:p text:style-name="Text_20_body">Así, por ejemplo, si alguien corta el césped, no se espera que deba corresponder alguna tarea o recurso equivalente con esa persona. En cambio, la otra persona entiende que tú corresponderás de alguna otra manera, con alguna otra persona en otra ocasión. Esto es positivo para la otra persona, ya que ella también disfruta del beneficio del trato recíproco de los demás en otras ocasiones. Esto se denomina comercio implícito.</text:p>
      <text:p text:style-name="Text_20_body">Se podría resumir como la sustitución del comercio por la confianza.</text:p>
      <text:p text:style-name="Text_20_body">====== <text:line-break/>
La confianza sobre el comercio</text:p>
      <text:h text:style-name="Heading_20_1" text:outline-level="1"><text:bookmark-start text:name="__RefHeading___NoTitle_4"/><text:bookmark-start text:name="section"/><text:bookmark-end text:name="__RefHeading___NoTitle_4"/><text:bookmark-end text:name="section"/></text:h>
      <text:p text:style-name="Text_20_body">La principal razón por la que actualmente nos dedicamos al negocio es para poder intercambiar bienes y servicios con extraños. Porque no confiamos en la reciprocidad de ellos. Lo hacemos porque tendemos a no solicitar el intercambio dentro de grupos o familias muy unidas. Estas “microcooperativas” trabajan sobre la confianza.</text:p>
      <text:p text:style-name="Text_20_body">Si este nivel de confianza existiera en la gran comunidad, podría funcionar con el mismo principio. Y hay formas de hacerlo a través de campañas de reeducación y concienciación, incentivos sociales o incluso el monitoreo de los movimientos recíprocos en la comunid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open_access_economy</dc:title>
  </office:meta>
</office:document-meta>
</file>