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s:land_banks"/><text:bookmark-start text:name="__RefHeading___bancos_de_terreno_1"/><text:bookmark-start text:name="bancos_de_terreno"/>Bancos de terreno<text:bookmark-end text:name="__RefHeading___bancos_de_terreno_1"/><text:bookmark-end text:name="bancos_de_terreno"/></text:h>
      <text:p text:style-name="Text_20_body">USA:<text:span text:style-name="Strong_20_Emphasis"> </text:span> <text:a xlink:type="simple" xlink:href="https://sharedearth.com/" text:style-name="Internet_20_link" text:visited-style-name="Visited_20_Internet_20_Link">https://sharedearth.com/</text:a><text:line-break/>
Catalonia: <text:a xlink:type="simple" xlink:href="http://campviu.cat/" text:style-name="Internet_20_link" text:visited-style-name="Visited_20_Internet_20_Link">http://campviu.cat/</text:a></text:p>
      <text:p text:style-name="Text_20_body">Valencia: <text:a xlink:type="simple" xlink:href="http://bancdeterres.dival.es/" text:style-name="Internet_20_link" text:visited-style-name="Visited_20_Internet_20_Link">Bancdeterres.dival.es</text:a></text:p>
      <text:p text:style-name="Text_20_body"><text:a xlink:type="simple" xlink:href="https://bancdeterres.blogspot.com/" text:style-name="Internet_20_link" text:visited-style-name="Visited_20_Internet_20_Link">https://bancdeterres.blogspot.com</text:a></text:p>
      <text:p text:style-name="Text_20_body">Mallorca: <text:a xlink:type="simple" xlink:href="https://bancdeterresdemallorca.blogspot.com/" text:style-name="Internet_20_link" text:visited-style-name="Visited_20_Internet_20_Link">https://bancdeterresdemallorca.blogspot.com</text:a></text:p>
      <text:p text:style-name="Text_20_body">Eivissa: <text:a xlink:type="simple" xlink:href="https://bancdeterres.blogspot.com/2012/05/presentacio.html" text:style-name="Internet_20_link" text:visited-style-name="Visited_20_Internet_20_Link">https://bancdeterres.blogspot.com/2012/05/presentacio.htm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s:land_banks</dc:title>
  </office:meta>
</office:document-meta>
</file>