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s:germany_ffn"/><text:bookmark-start text:name="__RefHeading___alemania_redes_de_alimentacion_gratuitas_1"/><text:bookmark-start text:name="alemania_redes_de_alimentacion_gratuitas"/>Alemania, redes de alimentación gratuitas<text:bookmark-end text:name="__RefHeading___alemania_redes_de_alimentacion_gratuitas_1"/><text:bookmark-end text:name="alemania_redes_de_alimentacion_gratuitas"/></text:h>
      <text:h text:style-name="Heading_20_2" text:outline-level="2"><text:bookmark-start text:name="__RefHeading___foodsharing_2"/><text:bookmark-start text:name="foodsharing"/>Foodsharing<text:bookmark-end text:name="__RefHeading___foodsharing_2"/><text:bookmark-end text:name="foodsharing"/></text:h>
      <text:p text:style-name="Text_20_body"><text:line-break/>
<text:a xlink:type="simple" xlink:href="https://foodsharing.de/?page=content&amp;sub=communitiesGermany" text:style-name="Internet_20_link" text:visited-style-name="Visited_20_Internet_20_Link">Directorio de Foodsharing</text:a><text:line-break/>
Hay una para casi cada ciudad de Alemania<text:line-break/>
Hay que escribirles un correo para conocerlos. Su dirección es la indicada en la lista sustituyendo [at] por @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s:germany_ffn</dc:title>
  </office:meta>
</office:document-meta>
</file>