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a119da96837878eb528b7336365f1e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5a119da96837878eb528b7336365f1eb.svg" xlink:type="simple" xlink:show="embed" xlink:actuate="onLoad"/></draw:frame><text:bookmark text:name="es:changing_society"/> Esta página no está completamente traducida, todavía. Por favor, ayuda a completar la traducción.<text:line-break/>
(retire este párrafo una vez que la traducción esté terminada)</text:p>
      <text:h text:style-name="Heading_20_1" text:outline-level="1"><text:bookmark-start text:name="__RefHeading___cambiar_el_comportamiento_1"/><text:bookmark-start text:name="cambiar_el_comportamiento"/>Cambiar el comportamiento<text:bookmark-end text:name="__RefHeading___cambiar_el_comportamiento_1"/><text:bookmark-end text:name="cambiar_el_comportamiento"/></text:h>
      <text:p text:style-name="Text_20_body">Las acciones de cualquier sociedad o grupo grande están determinadas por los valores morales y habituales (cultura) de los miembros de ese grupo. El comportamiento de un grupo debe ser modificado por el comportamiento de los individuos .<text:note text:id="ftn0" text:note-class="footnote"><text:note-citation text:label="1)">1)</text:note-citation><text:note-body><text:p text:style-name="Text_20_body">Podemos ver aquí cómo iniciar un movimiento a partir de individuos.</text:p></text:note-body></text:note></text:p>
      <text:p text:style-name="Text_20_body">A menudo se habla de “cambiar la sociedad” o “cambiar el sistema”, pero la sociedad y el sistema no son más que los efectos colectivos del comportamiento individual. Como tales, la sociedad y el sistema sólo pueden ser observados, pero no cambiados.</text:p>
      <text:h text:style-name="Heading_20_2" text:outline-level="2"><text:bookmark-start text:name="__RefHeading___cambiar_a_los_individuos_2"/><text:bookmark-start text:name="cambiar_a_los_individuos"/>Cambiar a los individuos<text:bookmark-end text:name="__RefHeading___cambiar_a_los_individuos_2"/><text:bookmark-end text:name="cambiar_a_los_individuos"/></text:h>
      <text:p text:style-name="Text_20_body">Afortunadamente, cambiar el comportamiento de un gran número de individuos no es tan gigantesco como parece. De hecho, normalmente sólo una pequeña minoría (hasta el 10%) necesita ser lo suficientemente convencida para influir en todo el grupo. Esto se debe a nuestra naturaleza innata de cohesión social. <text:note text:id="ftn1" text:note-class="footnote"><text:note-citation text:label="2)">2)</text:note-citation><text:note-body><text:p text:style-name="Text_20_body">Difusiones de Innovaciones Teoría, Principios y Práctica por James W. Dearing y Jeffrey G. Cox. Enlace.</text:p></text:note-body></text:note></text:p>
      <text:p text:style-name="Text_20_body">Nos dejamos influenciar por las tendencias, los líderes de pensamiento y cada uno de nosotros. En general nos gusta copiarnos mutuamente, ya que refuerza nuestro estatus como parte de la comunidad más amplia. Así es como vemos la adopción generalizada de las tendencias de moda, música o juguetes - a través de la<text:span text:style-name="Emphasis"> viralidad </text:span>de las fuerzas sociales.</text:p>
      <text:h text:style-name="Heading_20_2" text:outline-level="2"><text:bookmark-start text:name="__RefHeading___un_ejemplo_de_sociedad_que_cambia_3"/><text:bookmark-start text:name="un_ejemplo_de_sociedad_que_cambia"/>Un ejemplo de sociedad que cambia<text:bookmark-end text:name="__RefHeading___un_ejemplo_de_sociedad_que_cambia_3"/><text:bookmark-end text:name="un_ejemplo_de_sociedad_que_cambia"/></text:h>
      <text:p text:style-name="Text_20_body">Un buen ejemplo del cambio de la sociedad a través del comportamiento individual en los últimos años ha sido la llegada del reciclaje. En los últimos 20-30 años, los gobiernos, los medios de comunicación y los científicos han unido sus fuerzas para apoyar una campaña masiva para cambiar los hábitos respecto a la separación de su basura para el reciclaje. Este ejemplo es especialmente significativo porque no hubo ningún beneficio personal visible para los individuos.</text:p>
      <text:p text:style-name="Text_20_body">También, más generalmente, la publicidad, la propaganda, los videos virales, las campañas de hashtag son todas formas de moldear el comportamiento individual a través de medios externos coordinados. Como se ha dicho a menudo, “<text:span text:style-name="Emphasis">si la publicidad no funcionara, las empresas no pagarían millones por ell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changing_society</dc:title>
  </office:meta>
</office:document-meta>
</file>