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austria_ffn"/><text:bookmark-start text:name="__RefHeading___austria_redes_de_alimentacion_gratuitas_1"/><text:bookmark-start text:name="austria_redes_de_alimentacion_gratuitas"/>Austria, redes de alimentación gratuitas<text:bookmark-end text:name="__RefHeading___austria_redes_de_alimentacion_gratuitas_1"/><text:bookmark-end text:name="austria_redes_de_alimentacion_gratuitas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foodsharing_3"/><text:bookmark-start text:name="foodsharing"/>Foodsharing<text:bookmark-end text:name="__RefHeading___foodsharing_3"/><text:bookmark-end text:name="foodsharing"/></text:h>
      <text:p text:style-name="Text_20_body">Graz: graz [at] foodharing.network <text:line-break/>
Viena: wien [at] foodharing.network <text:line-break/>
Hay que escribirles un correo para conocerlos. Su dirección es la indicada subtituyendo [at] por @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austria_ffn</dc:title>
  </office:meta>
</office:document-meta>
</file>