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2020_perfect_vision_unity_heralding_year_jubilee"/>About:  <text:span text:style-name="Strong_20_Emphasis"><text:span text:style-name="underline">SYSTEMS RESET</text:span></text:span></text:p>
      <text:p text:style-name="Text_20_body"><text:span text:style-name="Strong_20_Emphasis"><text:span text:style-name="Emphasis">“For the healing and transformation of the world”</text:span> </text:span></text:p>
      <text:p text:style-name="Text_20_body">Let's make one year in A.D. 2020's become the year of <text:span text:style-name="Strong_20_Emphasis">Jubilee</text:span>. Total debt forgiveness. A new social contract. Human and environmental flourishing together in great abundance. There is not one sensible reason why we could not just begin a new earth age within this present decade of A.D. 2020's, our united attainment to an age of enlightenment and development.</text:p>
      <text:p text:style-name="Text_20_body">This would be a group page on Facebook that is meant to organize and catalyst “collective action” in an organic, social change movement composed of we good peoples who advocate starting our society (and planet) over at year 0 (clean slate) with a more sustainable world in whatever we agree to call our new and improved social contract and calendar age.</text:p>
      <text:p text:style-name="Text_20_body">Ideas are welcomed. ✍️🧠🧑‍🏫<text:line-break/>
<text:line-break/>
Join the group @ <text:a xlink:type="simple" xlink:href="https://www.facebook.com/groups/the2020sperfectvisionunityinheraldingtheJUBILEE" text:style-name="Internet_20_link" text:visited-style-name="Visited_20_Internet_20_Link">https://www.facebook.com/groups/the2020sperfectvisionunityinheraldingtheJUBILE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2020_perfect_vision_unity_heralding_year_jubilee</dc:title>
  </office:meta>
</office:document-meta>
</file>